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Exploitatievergunning en ter inzage Alcoholwetvergunning aan"Schaakvereniging Wageningen" op de locatie Grintweg 324A,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68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Horeca-Exploitatievergunning en ter inzage Alcoholwetvergunning aan"Schaakvereniging Wageningen" op de locatie Grintweg 324A, te Wageningen.</meta:user-defined>
    <meta:user-defined meta:name="DCTERMS.W3CDTF/DCTERMS.available">2026-08-21</meta:user-defined>
    <meta:user-defined meta:name="DCTERMS.W3CDTF/OVERHEIDop.jaargang">2026</meta:user-defined>
    <meta:user-defined meta:name="OVERHEIDop.publicationIssue">396899</meta:user-defined>
    <meta:user-defined meta:name="OVERHEIDop.GmbID/DC.identifier">gmb-2026-396899</meta:user-defined>
    <meta:user-defined meta:name="OVERHEIDop.versieInformatie"/>
  </office:meta>
</office:document-meta>
</file>