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Brienenoord 17 3077A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09986</text:span>/<text:span text:style-name="nadrukvet">2026072000111</text:span>, heeft ontvangen voor de Bouwactiviteit (omgevingsplan). <text:span text:style-name="nadrukcur">(Grondslag: Omgevingswet, artikel 5.1)</text:span></text:p>
            <text:p text:style-name="common-al">De aanvraag betreft het realiseren van een kweekkas bij een volkstuinvereniging op de locatie Van Brienenoord 17 3077A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8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986</meta:user-defined>
    <meta:user-defined meta:name="DCTERMS.abstract">het realiseren van een kweekkas bij een volkstuinveren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an Brienenoord 17 3077AE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95</meta:user-defined>
    <meta:user-defined meta:name="OVERHEIDop.GmbID/DC.identifier">gmb-2026-396895</meta:user-defined>
    <meta:user-defined meta:name="OVERHEIDop.versieInformatie"/>
  </office:meta>
</office:document-meta>
</file>