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an Breestraat 181-2 1071Z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aanbrengen van vier gevelroosters t.b.v. ventilatie aan de voorgevel naast de kozijnen ter hoogte van de tweede en derde verdieping</text:p>
            <text:p text:style-name="common-al">Zaakadres: Van Breestraat 181-2 1071ZN Amsterdam</text:p>
            <text:p text:style-name="common-al">Datum ontvangst: 23-06-2026</text:p>
            <text:p text:style-name="common-al">Zaaknummer: Z2026-027396</text:p>
            <text:p text:style-name="common-al">DSO-nummer: 2026062300038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6894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894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894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7396</meta:user-defined>
    <meta:user-defined meta:name="DCTERMS.abstract">aanbrengen van vier gevelroosters t.b.v. ventilatie aan de voorgevel naast de kozijnen ter hoogte van de tweede en derde verdieping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Van Breestraat 181-2 1071ZN Amsterdam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894</meta:user-defined>
    <meta:user-defined meta:name="OVERHEIDop.GmbID/DC.identifier">gmb-2026-396894</meta:user-defined>
    <meta:user-defined meta:name="OVERHEIDop.versieInformatie"/>
  </office:meta>
</office:document-meta>
</file>