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ngracht 418F 1016J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inrichten van het dakterras</text:p>
            <text:p text:style-name="common-al">Zaakadres: Prinsengracht 418F 1016JC Amsterdam</text:p>
            <text:p text:style-name="common-al">Datum ontvangst: 13-07-2026</text:p>
            <text:p text:style-name="common-al">Zaaknummer: Z2026-031112</text:p>
            <text:p text:style-name="common-al">DSO-nummer: 20260713001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89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112</meta:user-defined>
    <meta:user-defined meta:name="DCTERMS.abstract">herinrichten van het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insengracht 418F 1016JC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93</meta:user-defined>
    <meta:user-defined meta:name="OVERHEIDop.GmbID/DC.identifier">gmb-2026-396893</meta:user-defined>
    <meta:user-defined meta:name="OVERHEIDop.versieInformatie"/>
  </office:meta>
</office:document-meta>
</file>