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en uitvoeren sloopwerkzaamheden aan de Toldijkseweg 39, 7221DB Stee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3 juli 2026 een sloopmelding ontvangen. De melding gaat over het verwijderen van asbesthoudende materialen en uitvoeren sloopwerkzaamheden aan de Toldijkseweg 39, 7221DB Steenderen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642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9689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642</meta:user-defined>
    <meta:user-defined meta:name="DCTERMS.abstract">Betreft: sloopmelding op locatie Toldijkseweg 39, 7221DB Steender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Melding voor het verwijderen van asbesthoudende materialen en uitvoeren sloopwerkzaamheden aan de Toldijkseweg 39, 7221DB Steender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92</meta:user-defined>
    <meta:user-defined meta:name="OVERHEIDop.GmbID/DC.identifier">gmb-2026-396892</meta:user-defined>
    <meta:user-defined meta:name="OVERHEIDop.versieInformatie"/>
  </office:meta>
</office:document-meta>
</file>