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kabelgoot aan de voorkant van de woning, van Benthuysenlaan 33, 2273 DX Voorburg - kenmerk 000024499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kabelgoot aan de voorkant van de woning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9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688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49954</meta:user-defined>
    <dc:language>nl</dc:language>
    <meta:user-defined meta:name="OVERHEIDop.locatietype/OVERHEIDop.gebiedsmarkering">Punt</meta:user-defined>
    <meta:user-defined meta:name="DC.title">Aanvraag vergunning voor het plaatsen van een kabelgoot aan de voorkant van de woning, van Benthuysenlaan 33, 2273 DX Voorburg - kenmerk 00002449954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87</meta:user-defined>
    <meta:user-defined meta:name="OVERHEIDop.GmbID/DC.identifier">gmb-2026-396887</meta:user-defined>
    <meta:user-defined meta:name="OVERHEIDop.versieInformatie"/>
  </office:meta>
</office:document-meta>
</file>