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gedeeltelijk slopen van een bouwwerk aan de Hoogstraat 11A, 7227ND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0 juli 2026 een sloopmelding ontvangen. De melding gaat over het gedeeltelijk slopen van een bouwwerk aan de Hoogstraat 11A, 7227ND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07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68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07</meta:user-defined>
    <meta:user-defined meta:name="DCTERMS.abstract">Betreft: sloopmelding op locatie Hoogstraat 11A, 7227ND Toldijk</meta:user-defined>
    <dc:language>nl</dc:language>
    <meta:user-defined meta:name="OVERHEIDop.locatietype/OVERHEIDop.gebiedsmarkering">Vlak</meta:user-defined>
    <meta:user-defined meta:name="DC.title">Melding voor het gedeeltelijk slopen van een bouwwerk aan de Hoogstraat 11A, 7227ND Tol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75</meta:user-defined>
    <meta:user-defined meta:name="OVERHEIDop.GmbID/DC.identifier">gmb-2026-396875</meta:user-defined>
    <meta:user-defined meta:name="OVERHEIDop.versieInformatie"/>
  </office:meta>
</office:document-meta>
</file>