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een buurtbarbecue op 23-08-2026, Alkmaar, op het grasveld bij Nieuwe V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Alkmaar, op het grasveld bij Nieuwe Vaart<text:span text:style-name="nadrukvet">; </text:span>het organiseren van een buurtbarbecue op 23-08-2026</text:p>
            <text:p text:style-name="common-al">
            
          </text:p>
            <text:p text:style-name="common-al">Datum ontvangst: 15-08-2026</text:p>
            <text:p text:style-name="common-al">Zaaknummer: 00001400810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687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400810</meta:user-defined>
    <dc:language>nl</dc:language>
    <meta:user-defined meta:name="OVERHEIDop.locatietype/OVERHEIDop.gebiedsmarkering">Vlak</meta:user-defined>
    <meta:user-defined meta:name="DC.title">Algemene plaatselijke verordening Verleend: Evenementenvergunning, het organiseren van een buurtbarbecue op 23-08-2026, Alkmaar, op het grasveld bij Nieuwe Vaa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74</meta:user-defined>
    <meta:user-defined meta:name="OVERHEIDop.GmbID/DC.identifier">gmb-2026-396874</meta:user-defined>
    <meta:user-defined meta:name="OVERHEIDop.versieInformatie"/>
  </office:meta>
</office:document-meta>
</file>