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uitbreiden van de woning en het bouwkundig splitsen van de woning op de locatie Haltestraat 57 in Zandvoort, zaaknummer ODIJ-Z-26-183975</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uitbreiden van de woning en het bouwkundig splitsen van de woning op de locatie Haltestraat 57  te Zandvoort. We verlengen de beslistermijn met 6 weken.</text:p>
            <text:p text:style-name="common-al">Heeft u vragen?</text:p>
            <text:p text:style-name="last-al">Hiervoor kunt u bellen met Omgevingsdienst IJmond. Dit kan via het telefoonnummer 0251 263 86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9687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7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7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nging beslistermijn op een aanvraag vergunning voor het uitbreiden van de woning en het bouwkundig splitsen van de woning op de locatie Haltestraat 57 in Zandvoort, zaaknummer ODIJ-Z-26-183975</meta:user-defined>
    <meta:user-defined meta:name="DCTERMS.W3CDTF/DCTERMS.available">2026-08-21</meta:user-defined>
    <meta:user-defined meta:name="DCTERMS.W3CDTF/OVERHEIDop.jaargang">2026</meta:user-defined>
    <meta:user-defined meta:name="OVERHEIDop.publicationIssue">396873</meta:user-defined>
    <meta:user-defined meta:name="OVERHEIDop.GmbID/DC.identifier">gmb-2026-396873</meta:user-defined>
    <meta:user-defined meta:name="OVERHEIDop.versieInformatie"/>
  </office:meta>
</office:document-meta>
</file>