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Zeeweg 4, 1852CR Heiloo, het veranderen van de woning (plaatsen van een luifel en vervangen van kozijnen), verzenddatum 19 augustus 2026 (Z2026-0000570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968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705</meta:user-defined>
    <meta:user-defined meta:name="DCTERMS.abstract">Zeeweg 4, 1852CR Heiloo, het veranderen van de woning (plaatsen van een luifel en vervangen van kozijnen), verzenddatum 19 augustus 2026 (Z2026-00005705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Zeeweg 4, 1852CR Heiloo, het veranderen van de woning (plaatsen van een luifel en vervangen van kozijnen), verzenddatum 19 augustus 2026 (Z2026-00005705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2</meta:user-defined>
    <meta:user-defined meta:name="OVERHEIDop.GmbID/DC.identifier">gmb-2026-396872</meta:user-defined>
    <meta:user-defined meta:name="OVERHEIDop.versieInformatie"/>
  </office:meta>
</office:document-meta>
</file>