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34733i57393726-62be-407b-830c-62e6eabe0c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gesleepte bruine Peugeot 308sw met het Poolse kenteken WND 6705C aan de Planstoenstraat te Abbekerk</text:p>
      <text:section text:name="regeling_id1-3-2" text:style-name="regeling">
        <text:section text:name="aanhef_id1-3-2-1" text:style-name="aanhef">
          <text:section text:name="preambule_id1-3-2-1-1" text:style-name="preambule">
            <text:p text:style-name="al">Op grond van artikel 170 lid 1 sub c van de Wegenverkeerswet 1994 is op 18 augustus 2026 aan de Plantsoenstraat te Abbekerk een bruine Peugeot 308sw met het Poolse kenteken WND 6705C verwijderd.</text:p>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18 augustus 2026 hebben wij spoedeisende bestuursdwang toegepast omdat het voertuig geparkeerd stond op een parkeerplaats waar een parkeerverbod en tevens een wegsleepregeling van kracht was vanwege het Kermisfestival Abbekerk. Het voertuig is op grond van artikel 170 lid 1 sub c van de Wegenverkeerswet 1994 verwijderd in dit artikel staat:</text:p>
            <text:p text:style-name="al">
            <text:span text:style-name="nadrukvet">Artikel 170</text:span>
          </text:p>
            <text:p text:style-name="al">1.Tot de bevoegdheid van burgemeester en wethouders tot oplegging van een last onder bestuursdwang als bedoeld in artikel 125 van de Gemeentewet, behoort de bevoegdheid tot het overbrengen en in bewaring stellen van een op een weg staand voertuig, indien met het voertuig een bij of krachtens deze wet vastgesteld voorschrift wordt overtreden en bovendien verwijdering van het voertuig noodzakelijk is in verband met</text:p>
            <text:p text:style-name="al">
            <text:span text:style-name="nadrukvet">c.</text:span> het vrijhouden van aangewezen weggedeelten en wegen.</text:p>
            <text:p text:style-name="al">Op grond van artikel 125 van de Gemeentewet zijn wij bevoegd tot het opleggen van een last onder bestuursdwang.</text:p>
            <text:p text:style-name="al"/>
          </text:section>
          <text:section text:name="artikel_id1-3-2-2-2" text:style-name="artikel">
            <text:p text:style-name="artikel_kop_titel"><text:span text:style-name="artikel_kop_label"/> <text:span text:style-name="artikel_kop_nr"/> Kan het voertuig opgehaald worden? </text:p>
            <text:p text:style-name="al">Op grond van artikel 5:30 Awb heeft de rechthebbende tot 7 september 2026 de gelegenheid om het voertuig op te halen. </text:p>
            <text:p text:style-name="al">Volgens artikel 5:25 lid 1 Awb geschiedt de toepassing van last onder bestuursdwang op kosten van de overtreder. Het is ook mogelijk om afstand te doen van het voertuig. U geeft dan de gemeente het recht om het voertuig te verkopen of te vernietigen. De kosten lopen dan dus niet verder op. Afstand doen van het voe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oertuig </text:p>
            <text:p text:style-name="al">Als de rechthebbende het voertuig niet uiterlijk op 7 september 2026 heeft opgehaald dan wordt het voertuig verkocht of vernietigd. Het college mag dit doen op basis van artikel 5:30 Awb.</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oertuig</text:p>
          <text:p text:style-name="al">
          <draw:frame><draw:text-box><text:section text:name="plaatje_id1-3-2-4-2-1" text:style-name="plaatje">
            <text:p text:style-name="illustratie_id1-3-2-4-2-1-1"><draw:frame draw:style-name="illustratie_id1-3-2-4-2-1-1" text:anchor-type="paragraph" svg:width="120mm" svg:height="79.3mm"><draw:image xlink:href="Pictures/Schermafbeelding2026-08-19134733i57393726-62be-407b-830c-62e6eabe0c8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68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Weggesleepte bruine Peugeot 308sw met het Poolse kenteken WND 6705C aan de Planstoenstraat te Abbekerk</meta:user-defined>
    <meta:user-defined meta:name="DCTERMS.W3CDTF/DCTERMS.available">2026-08-21</meta:user-defined>
    <meta:user-defined meta:name="DCTERMS.W3CDTF/OVERHEIDop.jaargang">2026</meta:user-defined>
    <meta:user-defined meta:name="OVERHEIDop.publicationIssue">396868</meta:user-defined>
    <meta:user-defined meta:name="OVERHEIDop.GmbID/DC.identifier">gmb-2026-396868</meta:user-defined>
    <meta:user-defined meta:name="OVERHEIDop.versieInformatie"/>
  </office:meta>
</office:document-meta>
</file>