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6197879i0c97a820-2342-416f-844c-f159c8220ec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Dadelstraat 6</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adelstraat 6 (parkeervaknummer 12174849134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07.90631099544568mm"><draw:image xlink:href="Pictures/Afbeelding106197879i0c97a820-2342-416f-844c-f159c8220ec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adelstraat 6 - Dadelstraat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adelstraat 6</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Dadelstraat 6</meta:user-defined>
    <meta:user-defined meta:name="DCTERMS.W3CDTF/DCTERMS.available">2026-08-21</meta:user-defined>
    <meta:user-defined meta:name="DCTERMS.W3CDTF/OVERHEIDop.jaargang">2026</meta:user-defined>
    <meta:user-defined meta:name="OVERHEIDop.publicationIssue">396858</meta:user-defined>
    <meta:user-defined meta:name="OVERHEIDop.GmbID/DC.identifier">gmb-2026-396858</meta:user-defined>
    <meta:user-defined meta:name="OVERHEIDop.versieInformatie"/>
  </office:meta>
</office:document-meta>
</file>