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rduurzamen en vernieuwen van de woonboot, Oosterhamrikkade 1029, 9713 KA Groningen, Verzoeklocatie 20260813007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rduurzamen en vernieuwen van de woonboot aan Oosterhamrikkade 1029  te Groningen  Verzoeklocatie 2026081300792 , dossiernummer GRN-00039503 </text:p>
            <text:p text:style-name="common-al">De volgende activiteiten zijn aangevraagd: </text:p>
            <text:p text:style-name="common-al">- Bouwactiviteit (technisch)</text:p>
            <text:p text:style-name="common-al"/>
            <text:p text:style-name="common-al">- Bouwactiviteit (omgevingsplan)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3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685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503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aanvraag omgevingsvergunning reguliere procedure, het verduurzamen en vernieuwen van de woonboot, Oosterhamrikkade 1029, 9713 KA Groningen, Verzoeklocatie 2026081300792</meta:user-defined>
    <meta:user-defined meta:name="OVERHEIDop.datumEindeReactietermijn">2026-09-30</meta:user-defined>
    <meta:user-defined meta:name="OVERHEIDop.terinzageleggingBG">https://groningen.lokalebekendmakingen.nl/case/1:9822:311695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57</meta:user-defined>
    <meta:user-defined meta:name="OVERHEIDop.GmbID/DC.identifier">gmb-2026-396857</meta:user-defined>
    <meta:user-defined meta:name="OVERHEIDop.versieInformatie"/>
  </office:meta>
</office:document-meta>
</file>