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voor “Tennisclub Leerdam”</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hiermee bekend dat ingevolge artikel 3 van de alcoholwetvergunning dat de aanvraag en ontwerpvergunning voor de paracommerciële alcoholwetvergunning van Tennisclub Leerdam van 21 augustus tot en met 2 oktober 2026  (zes weken) ter inzage ligt. De vergunning ziet toe op het schenken van alcohol in de kantine en op het terras van de Tennisclub Leerdam op de locatie Industrieweg 24 in Leerdam. </text:p>
            <text:p text:style-name="common-al">De burgemeester is voornemens de gevraagde vergunning te verlenen. Belanghebbenden kunnen bij de burgemeester hun zienswijze over de ontwerpvergunning naar voren brengen. De mogelijkheid tot het indienen van zienswijzen kan tot en met 2 oktober 2026.</text:p>
            <text:p text:style-name="common-al"/>
            <text:p text:style-name="common-al">Zienswijzen moeten de volgende onderdelen bevatten: uw naam en adres, een aanduiding (het nummer) van het besluit waarvoor zienswijzen gemaakt worden, een ondertekening en de datum van ondertekening. De zienswijzen moeten worden gericht aan het College van Vijfheerenlanden, Postbus 11, 4140 AA Leerdam. Het kan eventueel ook naar het e-mailadres <text:a xlink:href="mailto:Apv@vijfheerenlanden.nl" xlink:type="simple">Apv@vijfheerenlanden.nl</text:a> ingediend worden. Meer informatie kunt u vinden op onze website www.vijfheerenlanden.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684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4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803945</meta:user-defined>
    <dc:language>nl</dc:language>
    <meta:user-defined meta:name="OVERHEIDop.locatietype/OVERHEIDop.gebiedsmarkering">Adres</meta:user-defined>
    <meta:user-defined meta:name="DC.title">Verleende Alcoholwetvergunning voor “Tennisclub Leerdam”</meta:user-defined>
    <meta:user-defined meta:name="DCTERMS.W3CDTF/DCTERMS.available">2026-08-21</meta:user-defined>
    <meta:user-defined meta:name="DCTERMS.W3CDTF/OVERHEIDop.jaargang">2026</meta:user-defined>
    <meta:user-defined meta:name="OVERHEIDop.publicationIssue">396849</meta:user-defined>
    <meta:user-defined meta:name="OVERHEIDop.GmbID/DC.identifier">gmb-2026-396849</meta:user-defined>
    <meta:user-defined meta:name="OVERHEIDop.versieInformatie"/>
  </office:meta>
</office:document-meta>
</file>