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61435i3fb4e670-7666-4d00-8662-067312c79ef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oornemen tot het verlengen van de erfpacht van Albeton Holding Haarlem B.V. aan de Ir. Lelyweg 30 te Haarlem</text:p>
      <text:section text:name="zakelijke-mededeling_id1-3-2" text:style-name="zakelijke-mededeling">
        <text:section text:name="zakelijke-mededeling-tekst_id1-3-2-1" text:style-name="zakelijke-mededeling-tekst">
          <text:section text:name="tekst_id1-3-2-1-1" text:style-name="tekst">
            <text:p text:style-name="common-al">De gemeente Haarlem (hierna: ‘de gemeente’) heeft het voornemen om het recht van erfpacht ten behoeve van Albeton Holding Haarlem B.V. (hierna: ‘Albeton’) van het hieronder te omschrijven percelen te verlengen met 50 jaar, derhalve eindigend op 31 juli 2076.</text:p>
            <text:p text:style-name="common-al">Het betreft de percelen grond, plaatselijk bekend als Ir. Lelyweg 30, groot in totaal 261m2, thans kadastraal bekend gemeente Haarlem 02, sectie N, nummers 572 en 637, zie de genummerde percelen op onderstaande afbeelding.</text:p>
            <text:p text:style-name="common-al">
            <draw:frame><draw:text-box><text:section text:name="plaatje_id1-3-2-1-1-3-1" text:style-name="plaatje">
              <text:p text:style-name="illustratie_id1-3-2-1-1-3-1-1"><draw:frame draw:style-name="illustratie_id1-3-2-1-1-3-1-1" text:anchor-type="paragraph" svg:width="150mm" svg:height="128.2mm"><draw:image xlink:href="Pictures/Schermafbeelding2026-08-19161435i3fb4e670-7666-4d00-8662-067312c79ef0.png" xlink:type="simple"/></draw:frame></text:p>
            </text:section></draw:text-box></draw:frame>
          </text:p>
            <text:p text:style-name="common-al">De gemeente meent op basis van de hierna omschreven objectieve, toetsbare en redelijke criteria dat Albeton hiervoor als enige serieuze gegadigde in aanmerking komt. Daartoe is het volgende van belang.</text:p>
            <text:p text:style-name="common-al">
            <text:span text:style-name="nadrukvet">Motivering</text:span>
          </text:p>
            <text:list text:style-name="id1-3-2-1-1-6">
              <text:list-item text:style-override="id1-3-2-1-1-6-1">
                <text:number>1.</text:number>
                <text:p text:style-name="al">De gemeente Haarlem heeft in jaren 50 van de vorige eeuw de betreffende percelen in erfpacht uitgegeven ten behoeve van een zand- en grindhandel met een daaraan verbonden overslag- en losbedrijf voor derden en aanverwante activiteiten, waarbij werd bepaald dat Albeton opstalhouder/eigenaar is van de gebouwen en de betonmolen op het terrein. Op 3 oktober 2022 is Albeton erfpachter en gebruiker van de percelen geworden. </text:p>
              </text:list-item>
              <text:list-item text:style-override="id1-3-2-1-1-6-2">
                <text:number>2.</text:number>
                <text:p text:style-name="al">Het recht van erfpacht van Albeton liep af op 31 juli 2026. Albeton heeft de gemeente Haarlem verzocht om een verlenging van de erfpacht. In de erfpachtvoorwaarden behorende bij de akten van uitgifte is opgenomen dat bij beëindiging van de erfpacht Albeton de voorkeur zal worden gegeven om de grond op nieuw in erfpacht te verkrijgen. Er zijn geen redenen, zoals late betaling het of niet houden aan de bestemming van de erfpacht, om dit niet te doen. </text:p>
              </text:list-item>
              <text:list-item text:style-override="id1-3-2-1-1-6-3">
                <text:number>3.</text:number>
                <text:p text:style-name="al">De opstallen zijn na einde van het recht van erfpacht niet meer juridisch, maar wel economisch in eigendom van Albeton. In de huidige erfpacht staat opgenomen dat de gemeente de waarde van de panden dient te vergoeden bij einde erfpacht. De gemeente is daar momenteel niet toe bereid en geeft de voorkeur aan het verlengen van de erfpacht. De erfpacht kan alleen uitgegeven worden aan de (economisch) eigenaar van de opstallen.</text:p>
              </text:list-item>
              <text:list-item text:style-override="id1-3-2-1-1-6-4">
                <text:number>4.</text:number>
                <text:p text:style-name="al">De gemeente Haarlem staat voor een grote ontwikkelopgave voor de bouw van woningen. Het bedrijf Albeton speelt regionaal een cruciale rol in deze bouw. Albeton exploiteert op deze locatie een betonmolen. Vanwege beperkte houdbaarheid dienen betonmolens op beperkte afstand van bouwlocaties te staan.</text:p>
              </text:list-item>
              <text:list-item text:style-override="id1-3-2-1-1-6-5">
                <text:number>5.</text:number>
                <text:p text:style-name="al">Albeton speelt landelijk een grote rol in het verduurzamen van de cementindustrie. Het bedrijf is deelnemer in de Concrete Sustainability Council (CSC). Zo streeft het bedrijf naar een jaarlijkse reductie van haar CO2 met 2,2%. Ook innoveert het bedrijf op het opnieuw toepassen van gebruikt beton, wat aansluit op de activiteiten op het naburige MAAK-terrein en het C-district.</text:p>
              </text:list-item>
              <text:list-item text:style-override="id1-3-2-1-1-6-6">
                <text:number>6.</text:number>
                <text:p text:style-name="al">Albeton ontwikkelt een eigen waterstof aangedreven vrachtwagen voor de levering van beton. Op de huidige locatie bedient zij zich al van elektrisch aangedreven betonvrachtwagens.</text:p>
              </text:list-item>
              <text:list-item text:style-override="id1-3-2-1-1-6-7">
                <text:number>7.</text:number>
                <text:p text:style-name="al">Een betonmolen vraagt om een milieuzoneringsruimte. Die milieuruimte is er op de huidige locatie. Een alternatieve locatie voor het uitvoeren van deze activiteit is in de omgeving niet voorhanden. Bij zekerheid over een volgende erfpachttermijn is Albeton voornemens te investeren in een nieuwe betonmolen die minder stroomcapaciteit vraagt.</text:p>
              </text:list-item>
            </text:list>
            <text:p text:style-name="common-al">
            <text:span text:style-name="nadrukvet">Kort geding</text:span>
          </text:p>
            <text:p text:style-name="common-al">Als u het niet eens bent met het voornemen tot uitgifte in erfpacht van de hiervoor omschreven onroerende zaak, omdat u van mening bent ook voor deze uitgifte in erfpacht in aanmerking te komen, dan dient u binnen 20 kalenderdagen na dagtekening van deze publicatie een kort geding aanhangig te maken bij de rechtbank Noord-Holland, locatie Haarlem. Indien u een kort geding aanhangig maakt, dan dient u ons dit binnen voornoemde termijn van 20 kalenderdagen schriftelijk mede te delen door het per e-mail opsturen van de conceptdagvaarding aan <text:a xlink:href="mailto:juridischezaken@haarlem.nl" xlink:type="simple"><text:span text:style-name="nadrukondlijn">juridischezaken@haarlem.nl</text:span></text:a>.</text:p>
            <text:p text:style-name="common-al">Met het oog op de voortgang in dit uitgiftetraject en het verkrijgen van duidelijkheid, hanteert de gemeente een termijn van 20 kalenderdagen. Dit betreft een vervaltermijn.</text:p>
            <text:p text:style-name="common-al">Bij gebreke van een tijdig ingesteld kort geding vervalt het recht tegen de voorgenomen uitgifte in erfpacht in rechte op te komen en/of daarop enige vorm van schadevergoeding of welke andere aanspraak dan ook te baseren. De gemeente en de potentiële erfpachter zouden onredelijk worden benadeeld als na voornoemde termijn alsnog tegen het voornemen en het aangaan van de uitgifte in erfpacht wordt opgekomen.</text:p>
            <text:p text:style-name="last-al">De gemeente publiceert dit voornemen op haar website: www.haarlem.nl en in het Gemeenteblad op www.officielebekendmakingen.nl. 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684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nemen tot het verlengen van de erfpacht van Albeton Holding Haarlem B.V. aan de Ir. Lelyweg 30 te Haarlem</meta:user-defined>
    <meta:user-defined meta:name="DCTERMS.W3CDTF/DCTERMS.available">2026-08-24</meta:user-defined>
    <meta:user-defined meta:name="DCTERMS.W3CDTF/OVERHEIDop.jaargang">2026</meta:user-defined>
    <meta:user-defined meta:name="OVERHEIDop.publicationIssue">396848</meta:user-defined>
    <meta:user-defined meta:name="OVERHEIDop.GmbID/DC.identifier">gmb-2026-396848</meta:user-defined>
    <meta:user-defined meta:name="OVERHEIDop.versieInformatie"/>
  </office:meta>
</office:document-meta>
</file>