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634262820i7443a1ff-f46d-4b25-b88a-810e612ab927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opheffen gehandicaptenparkeerplaats op kenteken, Derde Oosterparkstraat 255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Derde Oosterparkstraat 255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Derde Oosterparkstraat 255 (parkeervaknummer 123471485731).</text:p>
              </text:list-item>
            </text:list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7-1" text:style-name="plaatje">
              <text:p text:style-name="illustratie_id1-3-2-2-1-17-1-1"><draw:frame draw:style-name="illustratie_id1-3-2-2-1-17-1-1" text:anchor-type="paragraph" svg:width="150.6mm" svg:height="113.5mm"><draw:image xlink:href="Pictures/Afbeelding1634262820i7443a1ff-f46d-4b25-b88a-810e612ab927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7-1-1" style:parent-style-name="Standard">
      <style:paragraph-properties style:line-spacing="0mm" style:text-autospace="none" ofo:line-height="0.001cm"/>
    </style:style>
    <style:style style:family="graphic" style:name="illustratie_id1-3-2-2-1-17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84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Derde Oosterparkstraat 255 - Derde Oosterparkstraat 25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Derde Oosterparkstraat 255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opheffen gehandicaptenparkeerplaats op kenteken, Derde Oosterparkstraat 255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47</meta:user-defined>
    <meta:user-defined meta:name="OVERHEIDop.GmbID/DC.identifier">gmb-2026-396847</meta:user-defined>
    <meta:user-defined meta:name="OVERHEIDop.versieInformatie"/>
  </office:meta>
</office:document-meta>
</file>