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een Carnavalsoptocht De Gaanders op 06 februari 2027, Stompwijkseweg 56, 2266 GH Leidschendam - kenmerk 000024495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aangevraagd voor het organiseren van een Carnavalsoptocht De Gaanders op 06 februari 2027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8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68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49513</meta:user-defined>
    <dc:language>nl</dc:language>
    <meta:user-defined meta:name="OVERHEIDop.locatietype/OVERHEIDop.gebiedsmarkering">Punt</meta:user-defined>
    <meta:user-defined meta:name="DC.title">Aanvraag evenementenvergunning voor het organiseren van een Carnavalsoptocht De Gaanders op 06 februari 2027, Stompwijkseweg 56, 2266 GH Leidschendam - kenmerk 0000244951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43</meta:user-defined>
    <meta:user-defined meta:name="OVERHEIDop.GmbID/DC.identifier">gmb-2026-396843</meta:user-defined>
    <meta:user-defined meta:name="OVERHEIDop.versieInformatie"/>
  </office:meta>
</office:document-meta>
</file>