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VluchtelingenWerk Nederla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text:span>: <text:span text:style-name="nadrukvet">21 augustus 2026</text:span></text:p>
            <text:p text:style-name="common-al">Het college van burgemeester en wethouders van Apeldoorn maakt hierbij bekend dat hij voornemens is om een begrotingssubsidie van € 196.237 voor kalenderjaar 2027 te verlenen aan Stichting VluchtelingenWerk Nederland voor het uitvoeren van de volgende activiteiten: onafhankelijke rechtspositiegerichte informatievoorziening en specialistische ondersteuning in de gemeente Apeldoorn bij verblijfsrechtelijke vraagstukken voor vluchtelingen en statushouders gedurende de verschillende fasen van hun verblijf en integratie.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beschikt over expertise en een uitvoeringsstructuur voor maatschappelijke begeleiding van vluchtelingen en statushouders binnen het kader van de Wet inburgering 2021 voor de gemeente Apeldoorn, waarbij juridische, maatschappelijke en praktische ondersteuning met elkaar worden verbonden. Daarnaast is de subsidie bedoeld voor een organisatie die beschikt over specialistische deskundigheid op het terrein van vluchtelingenrecht, asielrecht, verblijfsrecht, gezinshereniging en andere verblijfsrechtelijke vraagstukken waarmee vluchtelingen en statushouders gedurende hun verblijf en integratie worden geconfronteerd. Stichting VluchtelingenWerk Nederland beschikt over expertise en een uitvoeringsstructuur voor maatschappelijke begeleiding van vluchtelingen en statushouders binnen de uitvoering van de Wet inburgering 2021 voor onder andere de gemeente Apeldoorn. Daarnaast vereisten haar werkzaamheden specialistische kennis van voortdurend wijzigende nationale en Europese wet- en regelgeving. De stichting beschikt aantoonbaar over deze specialistische expertise en organiseert deze deskundigheid structureel binnen haar dienstverlening.</text:p>
            <text:p text:style-name="common-al">De subsidie is bedoeld voor een organisatie die beschikt over een landelijke kennis- en kwaliteitsinfrastructuur waarin kennisontwikkeling, kwaliteitsborging, deskundigheidsbevordering en de actualisering van juridische kennis over nationale en Europese wet- en regelgeving structureel zijn georganiseerd. Stichting VluchtelingenWerk Nederland beschikt over een landelijke organisatie waarin juridische kennisontwikkeling, kwaliteitsborging, kennisdeling en deskundigheidsbevordering structureel zijn georganiseerd. De uitvoering van de activiteiten vereist voortdurende actualisering van kennis over ontwikkelingen in het asiel- en migratierecht en de vertaling daarvan naar de lokale uitvoeringspraktijk. De stichting beschikt over een landelijke kennis- en ondersteuningsstructuur waarmee juridische kennis, werkwijzen en kwaliteitsstandaarden uniform worden ontwikkeld en toegepast.</text:p>
            <text:p text:style-name="common-al">De subsidie is bedoeld voor een organisatie die maatschappelijke begeleiding, informatievoorziening, spreekuren en gespecialiseerde juridische ondersteuning geïntegreerd aanbiedt, zodat signalering, advisering en ondersteuning in samenhang kunnen plaatsvinden. Stichting VluchtelingenWerk Nederland biedt maatschappelijke ondersteuning, spreekuren, informatievoorziening en gespecialiseerde juridische begeleiding aan binnen één samenhangende uitvoeringsstructuur. Zij voert dit uit vanuit één geïntegreerde dienstverlening, waardoor juridische risico's vroegtijdig worden gesignaleerd en passende ondersteuning direct kan worden ingezet.</text:p>
            <text:p text:style-name="common-al">De subsidie is bedoeld voor een organisatie die onafhankelijk opereert van bestuursorganen, uitvoeringsorganisaties en andere partijen die betrokken zijn bij besluiten over verblijf, opvang, terugkeer en inburgering, zodat vluchtelingen en statushouders onafhankelijk kunnen worden geïnformeerd en begeleid bij vraagstukken die hun rechtspositie raken. Stichting VluchtelingenWerk Nederland opereert onafhankelijk van bestuursorganen, uitvoeringsorganisaties en andere partijen die betrokken zijn bij besluiten over verblijf, opvang, terugkeer en inburgering. De activiteiten omvatten advisering en begeleiding van vluchtelingen en statushouders bij procedures waarin hun rechtspositie aan de orde is. Voor een zorgvuldige uitvoering is een onafhankelijke positie noodzakelijk. Stichting VluchtelingenWerk Nederland vervult deze rol als zelfstandige maatschappelijke organisatie die zich specifiek richt op de ondersteuning en belangenbehartiging van vluchtelingen.</text:p>
            <text:p text:style-name="common-al">De subsidie is bedoeld voor een organisatie die beschikt over een lokaal uitvoeringsnetwerk van gespecialiseerde medewerkers, vrijwilligers en samenwerkingspartners, waarmee spreekuren, individuele begeleiding, informatievoorziening en juridische ondersteuning direct toegankelijk zijn voor vluchtelingen en statushouders binnen de gemeente Apeldoorn. Stichting VluchtelingenWerk Nederland beschikt over een lokaal uitvoeringsnetwerk van deskundige medewerkers, vrijwilligers en samenwerkingspartners dat direct inzetbaar is voor de doelgroep in de gemeente Apeldoorn. De activiteiten vereisen voortdurende bereikbaarheid, spreekuren, individuele begeleiding en samenwerking met lokale en regionale voorzieningen. De stichting beschikt over een bestaande uitvoeringsstructuur waarin deze functies zijn georganiseerd en op elkaar zijn afgestemd.</text:p>
            <text:p text:style-name="common-al">De subsidie is bedoeld voor een organisatie die beschikt over aantoonbare kwaliteitsborging, informatiebeveiliging en privacybescherming, passend bij de verwerking van gevoelige persoonsgegevens en juridische informatie van een kwetsbare doelgroep. Stichting VluchtelingenWerk Nederland beschikt over een aantoonbaar kwaliteitsmanagementsysteem en werkt conform geldende eisen op het gebied van informatiebeveiliging en bescherming van persoonsgegevens. De activiteiten betreffen de verwerking van gevoelige persoonsgegevens en juridische informatie van een kwetsbare doelgroep. De stichting werkt met een kwaliteitsmanagementsysteem, verwerkt persoonsgegevens als verwerkingsverantwoordelijke en werkt conform ISO 27001 en de Algemene verordening gegevensbescherming.</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2">
              <text:list-item text:style-override="id1-3-2-1-1-12-1">
                <text:number>-</text:number>
                <text:p text:style-name="al">onderwerp: Reactie op voornemen begrotingssubsidie aan Stichting VluchtelingenWerk Nederland; </text:p>
              </text:list-item>
              <text:list-item text:style-override="id1-3-2-1-1-12-2">
                <text:number>-</text:number>
                <text:p text:style-name="al">zaaknummer: 6202418;</text:p>
              </text:list-item>
              <text:list-item text:style-override="id1-3-2-1-1-12-3">
                <text:number>-</text:number>
                <text:p text:style-name="al">uw mailadres en telefoonnummer;</text:p>
              </text:list-item>
              <text:list-item text:style-override="id1-3-2-1-1-12-4">
                <text:number>-</text:number>
                <text:p text:style-name="al">een bijlage met onderbouwing waarom u van mening bent dat u in aanmerking komt voor deze subsidie en/of dat de criteria uit het voornemen niet objectief, toetsbaar of redelijk zijn;</text:p>
              </text:list-item>
              <text:list-item text:style-override="id1-3-2-1-1-12-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68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VluchtelingenWerk Nederland</meta:user-defined>
    <meta:user-defined meta:name="DCTERMS.W3CDTF/DCTERMS.available">2026-08-21</meta:user-defined>
    <meta:user-defined meta:name="DCTERMS.W3CDTF/OVERHEIDop.jaargang">2026</meta:user-defined>
    <meta:user-defined meta:name="OVERHEIDop.publicationIssue">396842</meta:user-defined>
    <meta:user-defined meta:name="OVERHEIDop.GmbID/DC.identifier">gmb-2026-396842</meta:user-defined>
    <meta:user-defined meta:name="OVERHEIDop.versieInformatie"/>
  </office:meta>
</office:document-meta>
</file>