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uitenborghstraat 30 3077P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6-2026</text:span> een aanvraag voor een omgevingsvergunning, met kenmerk <text:span text:style-name="nadrukvet">Z2026-008687</text:span>/<text:span text:style-name="nadrukvet">2026062401939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zijaanbouw aan een bestaande woning op de locatie Ruitenborghstraat 30 3077P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84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687</meta:user-defined>
    <meta:user-defined meta:name="DCTERMS.abstract">het realiseren van een zijaanbouw a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uitenborghstraat 30 3077PH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41</meta:user-defined>
    <meta:user-defined meta:name="OVERHEIDop.GmbID/DC.identifier">gmb-2026-396841</meta:user-defined>
    <meta:user-defined meta:name="OVERHEIDop.versieInformatie"/>
  </office:meta>
</office:document-meta>
</file>