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realiseren van een veranda en carport op de locatie Jonkheer Geverslaan 25 in Heemskerk, zaaknummer ODIJ-Z-26-18425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Heemskerk. De vergunning is aangevraagd voor het realiseren van een veranda en carport op de locatie Jonkheer Geverslaan 25  te Heemskerk.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9684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4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4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realiseren van een veranda en carport op de locatie Jonkheer Geverslaan 25 in Heemskerk, zaaknummer ODIJ-Z-26-184254</meta:user-defined>
    <meta:user-defined meta:name="DCTERMS.W3CDTF/DCTERMS.available">2026-08-21</meta:user-defined>
    <meta:user-defined meta:name="DCTERMS.W3CDTF/OVERHEIDop.jaargang">2026</meta:user-defined>
    <meta:user-defined meta:name="OVERHEIDop.publicationIssue">396840</meta:user-defined>
    <meta:user-defined meta:name="OVERHEIDop.GmbID/DC.identifier">gmb-2026-396840</meta:user-defined>
    <meta:user-defined meta:name="OVERHEIDop.versieInformatie"/>
  </office:meta>
</office:document-meta>
</file>