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lozen van grondwater - Tracé Overamstel bij Wenckebachweg, Amsterdam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iften op grond van het omgevingsplan voor het lozen van grondwater dat vrijkomt bij een bemaling ten behoeve van de verwijdering van elektra, gas-, water- en rioolleidingen in de periode 17 augustus 2026 tot en met 15 november 2026.  </text:p>
            <text:p text:style-name="common-al">Op de locatie is een gescheiden rioolstelsel aanwezig. Het grondwater bevat verhoogde concentraties arseen, cyanide (totaal), minerale olie, naftaleen, PAK (totaal) en PFAS. Op basis van het aanwezige afvalwatersysteem en de geldende lozingsnormen dient het grondwater vóór lozing op het vuilwaterriool te worden gezuiverd. </text:p>
            <text:p text:style-name="common-al">Uit het oogpunt van goed beheer van afvalstoffen heeft de Omgevingsdienst, in afwijking van de algemene regels van het omgevingsplan, ambtshalve maatwerkvoorschriften vastgesteld voor de lozing van dit grondwater.</text:p>
            <text:p text:style-name="common-al">Aanvrager: Van den Heuvel Aannemingsbedrijf B.V.</text:p>
            <text:p text:style-name="common-al">Zaaknummer: OD2026-0049768</text:p>
            <text:p text:style-name="common-al">DSO nummer: 2026070900148</text:p>
            <text:p text:style-name="common-al">Uitkomst besluit: verleend</text:p>
            <text:p text:style-name="common-al">Datum besluit: 19-08-2026</text:p>
            <text:p text:style-name="common-al">Bezwaar in te dienen tot en met: 30-09-2026</text:p>
            <text:p text:style-name="common-al">Namens: Gemeente Amsterdam</text:p>
            <text:p text:style-name="common-al">Wilt u de gepubliceerde documenten behorende bij deze bekendmaking in zien, klik dan <text:a xlink:href="https://edataloket.odnzkg.nl/?q={%22search%22:%22OD2026-0049768%22,%22aggs%22:{%22odnzkg_zaak_nummer%22:{%22key%22:%22odnzkg_zaak_nummer%22,%22field%22:%22odnzkg.zaak.nummer.keyword%22,%22fields%22:[],%22type%22:%22keyword%22,%22data%22:[%22OD2026-0049768%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83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3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3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49768</meta:user-defined>
    <meta:user-defined meta:name="DCTERMS.abstract">17-08-2026 - 26.5109 Overamstel - WTV Oost - BRM</meta:user-defined>
    <dc:language>nl</dc:language>
    <meta:user-defined meta:name="OVERHEIDop.locatietype/OVERHEIDop.gebiedsmarkering">Vlak</meta:user-defined>
    <meta:user-defined meta:name="DC.title">Besluit vaststellen maatwerkvoorschriften voor het lozen van grondwater - Tracé Overamstel bij Wenckebachweg, Amsterdam</meta:user-defined>
    <meta:user-defined meta:name="DCTERMS.W3CDTF/DCTERMS.available">2026-08-21</meta:user-defined>
    <meta:user-defined meta:name="DCTERMS.W3CDTF/OVERHEIDop.jaargang">2026</meta:user-defined>
    <meta:user-defined meta:name="OVERHEIDop.publicationIssue">396835</meta:user-defined>
    <meta:user-defined meta:name="OVERHEIDop.GmbID/DC.identifier">gmb-2026-396835</meta:user-defined>
    <meta:user-defined meta:name="OVERHEIDop.versieInformatie"/>
  </office:meta>
</office:document-meta>
</file>