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Gemeente Meierijstad - te verlenen - ontheffing behandelen - 05-10 t/m 23-10-2026 plaatsen van een torenkraan i.v.m. uitvoeren van onderhoudswerkzaamheden aan de Knoptoren - Kerkdijk-Noord 8, 5491AR Sint-Oedenrod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3 augustus 2026 besloten om een aangevraagde ontheffing behandelen voor het adres Kerkdijk-Noord 8, 5491AR Sint-Oedenrode te verlenen. Dit betreft een rectificatie vanwege een wijziging van de datum.</text:p>
            <text:p text:style-name="common-al"/>
            <text:p text:style-name="common-al">
            <text:span text:style-name="nadrukvet">Gegevens aanvraag</text:span>
          </text:p>
            <text:p text:style-name="common-al">Omschrijving: 05-10 t/m 23-10-2026 plaatsen van een torenkraan i.v.m. uitvoeren van onderhoudswerkzaamheden aan de Knoptoren</text:p>
            <text:p text:style-name="common-al">Locatie: Kerkdijk-Noord 8, 5491AR Sint-Oedenrode</text:p>
            <text:p text:style-name="common-al">Zaaknummer: OH-2026-3306</text:p>
            <text:p text:style-name="common-al">Verzenddatum van het besluit: 03-08-2026</text:p>
            <text:p text:style-name="common-al"/>
            <text:p text:style-name="common-al">
            <text:span text:style-name="nadrukvet">Bezwaar maken</text:span>
          </text:p>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text:p>
            <text:p text:style-name="common-al">
            <text:span text:style-name="nadrukvet"/>
            <text:span text:style-name="nadrukvet"/>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text:p>
            <text:p text:style-name="common-al"/>
            <text:p text:style-name="common-al">
            <text:span text:style-name="nadrukvet">Vragen?</text:span>
          </text:p>
            <text:p text:style-name="last-al">Wij hebben de aanvraag geregistreerd onder zaaknummer OH-2026-3306.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68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eierijstad</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Adres</meta:user-defined>
    <meta:user-defined meta:name="DC.title">RECTIFICATIE Gemeente Meierijstad - te verlenen - ontheffing behandelen - 05-10 t/m 23-10-2026 plaatsen van een torenkraan i.v.m. uitvoeren van onderhoudswerkzaamheden aan de Knoptoren - Kerkdijk-Noord 8, 5491AR Sint-Oedenrode</meta:user-defined>
    <meta:user-defined meta:name="DCTERMS.W3CDTF/DCTERMS.available">2026-08-21</meta:user-defined>
    <meta:user-defined meta:name="DCTERMS.W3CDTF/OVERHEIDop.jaargang">2026</meta:user-defined>
    <meta:user-defined meta:name="OVERHEIDop.publicationIssue">396834</meta:user-defined>
    <meta:user-defined meta:name="OVERHEIDop.GmbID/DC.identifier">gmb-2026-396834</meta:user-defined>
    <meta:user-defined meta:name="OVERHEIDop.versieInformatie"/>
  </office:meta>
</office:document-meta>
</file>