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Kanaalweg 5, 7932PV Echten: het wijzigen van de agrarische bestemming naar wonen en het verbouwen van de (19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695 is verlengd.</text:p>
            <text:p text:style-name="last-al">Op 19 augustus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9683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3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695</meta:user-defined>
    <meta:user-defined meta:name="DCTERMS.abstract">Betreft: Beschikking verlenging beslistermijn op locatie Kanaalweg 5, 7932PV Echten</meta:user-defined>
    <dc:language>nl</dc:language>
    <meta:user-defined meta:name="OVERHEIDop.locatietype/OVERHEIDop.gebiedsmarkering">Vlak</meta:user-defined>
    <meta:user-defined meta:name="DC.title">Verlenging beslistermijn, Kanaalweg 5, 7932PV Echten: het wijzigen van de agrarische bestemming naar wonen en het verbouwen van de (19 augustus 2026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31</meta:user-defined>
    <meta:user-defined meta:name="OVERHEIDop.GmbID/DC.identifier">gmb-2026-396831</meta:user-defined>
    <meta:user-defined meta:name="OVERHEIDop.versieInformatie"/>
  </office:meta>
</office:document-meta>
</file>