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ode spar verwijderen aan Jacob van Lenneplaan 30, 3743 AR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18-08-2026 een aanvraag voor een omgevingsvergunning ontvangen. De vergunning is aangevraagd voor dode spar verwijderen aan Jacob van Lenneplaan 30, 3743 AR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968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75189</meta:user-defined>
    <meta:user-defined meta:name="DCTERMS.abstract">dode spar verwijder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dode spar verwijderen aan Jacob van Lenneplaan 30, 3743 AR Baar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27</meta:user-defined>
    <meta:user-defined meta:name="OVERHEIDop.GmbID/DC.identifier">gmb-2026-396827</meta:user-defined>
    <meta:user-defined meta:name="OVERHEIDop.versieInformatie"/>
  </office:meta>
</office:document-meta>
</file>