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diverse locaties in de gemeente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Heidepad nabij 9 en Heikamp 15 in Wezep en Dominee Otto Veeninglaan nabij 19 in Oldebroek, voor het kappen van 3 bomen, verzonden op 19 augustus 2026 (zaaknummer R2026-01652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68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2026-01652</meta:user-defined>
    <meta:user-defined meta:name="DCTERMS.abstract">Betreft: Beschikking op aanvraag op locatie diverse locaties in de gemeente Oldebroe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ende omgevingsvergunning diverse locaties in de gemeente Oldebro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824</meta:user-defined>
    <meta:user-defined meta:name="OVERHEIDop.GmbID/DC.identifier">gmb-2026-396824</meta:user-defined>
    <meta:user-defined meta:name="OVERHEIDop.versieInformatie"/>
  </office:meta>
</office:document-meta>
</file>