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bouwwerken leefomgeving (Bbl) voor Ypelaerstraat 2, 5081 BS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Melding Besluit bouwwerken leefomgeving (Bbl) voor  </text:p>
            <text:p text:style-name="tussenkopcur">brandveilig gebruik groepszorgwoning 24-uurs zorg, Ypelaerstraat 2, 5081 BS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Ypelaerstraat 2, 5081 BS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brandveilig gebruik groepszorgwoning met 24-uurs zorg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07-05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2509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682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1062509</meta:user-defined>
    <dc:language>nl</dc:language>
    <meta:user-defined meta:name="OVERHEIDop.locatietype/OVERHEIDop.gebiedsmarkering">Punt</meta:user-defined>
    <meta:user-defined meta:name="DC.title">Melding Besluit bouwwerken leefomgeving (Bbl) voor Ypelaerstraat 2, 5081 BS Hilvarenbe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23</meta:user-defined>
    <meta:user-defined meta:name="OVERHEIDop.GmbID/DC.identifier">gmb-2026-396823</meta:user-defined>
    <meta:user-defined meta:name="OVERHEIDop.versieInformatie"/>
  </office:meta>
</office:document-meta>
</file>