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ha B.V., Najaarskermis, 4, 5, 6 september 2026, vergunning verleend.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vergunning verleend aan Buha B.V. voor het organiseren van de Najaarskermis op 4, 5 en 6 september 2026. De Najaarskermis vindt plaats op het Marktplein in Doetinchem op 4 september van 15.00 uur tot 00.00 uur, 5 september van 15.00 uur tot 00.00 uur en zondag 6 september van 13.00 uur tot 23.00 uur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682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OVERHEIDop.referentienummer">2041484</meta:user-defined>
    <dc:language>nl</dc:language>
    <meta:user-defined meta:name="OVERHEIDop.locatietype/OVERHEIDop.gebiedsmarkering">Lijn</meta:user-defined>
    <meta:user-defined meta:name="DC.title">Buha B.V., Najaarskermis, 4, 5, 6 september 2026, vergunning verleend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22</meta:user-defined>
    <meta:user-defined meta:name="OVERHEIDop.GmbID/DC.identifier">gmb-2026-396822</meta:user-defined>
    <meta:user-defined meta:name="OVERHEIDop.versieInformatie"/>
  </office:meta>
</office:document-meta>
</file>