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lier 5-7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Vlier 5-7 Geldrop</text:p>
            <text:p text:style-name="common-al">Datum ontvangst: 19-08-2026</text:p>
            <text:p text:style-name="common-al">Omschrijving: het wijzigen van een bestaande inrit</text:p>
            <text:p text:style-name="common-al">Zaaknummer: 17713829403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68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713829403</meta:user-defined>
    <meta:user-defined meta:name="DCTERMS.abstract">Uitbreiding Vlier 5-7 Geldrop - het wijzigen van een bestaande inrit</meta:user-defined>
    <dc:language>nl</dc:language>
    <meta:user-defined meta:name="OVERHEIDop.locatietype/OVERHEIDop.gebiedsmarkering">Vlak</meta:user-defined>
    <meta:user-defined meta:name="DC.title">Kennisgeving ontvangst aanvraag omgevingsvergunning Vlier 5-7 Geldro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19</meta:user-defined>
    <meta:user-defined meta:name="OVERHEIDop.GmbID/DC.identifier">gmb-2026-396819</meta:user-defined>
    <meta:user-defined meta:name="OVERHEIDop.versieInformatie"/>
  </office:meta>
</office:document-meta>
</file>