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bert Joachimikade 30, 4463AA Goes - Besluit op aanvraag omgevingsvergunning voor het wijzigen en vernieuwen van een bestaande entreezo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omgevingsvergunning hebben verleend voor het wijzigen en vernieuwen van een bestaande entreezone op de locatie Albert Joachimikade 30, 4463AA Goes. Het besluit is geregistreerd onder nummer Z2026-00004869.</text:p>
            <text:p text:style-name="common-al">
            <text:span text:style-name="nadrukvet">Procedure</text:span>
          </text:p>
            <text:p text:style-name="common-al">Tegen een verleende vergunning kunnen belanghebbenden tot en met 30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68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869</meta:user-defined>
    <meta:user-defined meta:name="DCTERMS.abstract">Albert Joachimikade 30, 4463AA Goes - Besluit op aanvraag omgevingsvergunning voor het wijzigen en vernieuwen van een bestaande entreezone</meta:user-defined>
    <dc:language>nl</dc:language>
    <meta:user-defined meta:name="OVERHEIDop.locatietype/OVERHEIDop.gebiedsmarkering">Vlak</meta:user-defined>
    <meta:user-defined meta:name="DC.title">Albert Joachimikade 30, 4463AA Goes - Besluit op aanvraag omgevingsvergunning voor het wijzigen en vernieuwen van een bestaande entreezone</meta:user-defined>
    <meta:user-defined meta:name="DCTERMS.W3CDTF/DCTERMS.available">2026-08-21</meta:user-defined>
    <meta:user-defined meta:name="DCTERMS.W3CDTF/OVERHEIDop.jaargang">2026</meta:user-defined>
    <meta:user-defined meta:name="OVERHEIDop.publicationIssue">396817</meta:user-defined>
    <meta:user-defined meta:name="OVERHEIDop.GmbID/DC.identifier">gmb-2026-396817</meta:user-defined>
    <meta:user-defined meta:name="OVERHEIDop.versieInformatie"/>
  </office:meta>
</office:document-meta>
</file>