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incidentele festiviteit VFL – Besloten feest op 22 augustus 2026, Kerkplein 14, 7941 BG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melding</text:p>
            <text:p text:style-name="common-al">ontvangen van een incidentele festiviteit. De gemeente neemt hierbij, op grond</text:p>
            <text:p text:style-name="common-al">van de VFL, kennis van de gemelde festiviteit: </text:p>
            <text:p text:style-name="common-al">
            
          </text:p>
            <text:p text:style-name="common-al">Besloten feest op 22 augustus 2026 aan het Kerkplein 14, 7941 BG Meppel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postbus@meppel.nl.</text:p>
            <text:p text:style-name="common-al">
            
          </text:p>
            <text:p text:style-name="last-al">Tegen deze kennisgevin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681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00003783822</meta:user-defined>
    <dc:language>nl</dc:language>
    <meta:user-defined meta:name="OVERHEIDop.locatietype/OVERHEIDop.gebiedsmarkering">Punt</meta:user-defined>
    <meta:user-defined meta:name="DC.title">Kennisgeving melding incidentele festiviteit VFL – Besloten feest op 22 augustus 2026, Kerkplein 14, 7941 BG Mepp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16</meta:user-defined>
    <meta:user-defined meta:name="OVERHEIDop.GmbID/DC.identifier">gmb-2026-396816</meta:user-defined>
    <meta:user-defined meta:name="OVERHEIDop.versieInformatie"/>
  </office:meta>
</office:document-meta>
</file>