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ibbestraat 34-H 1079W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de achtergevel van de begane grond met behoud van de bestemming tot wonen (legalisatie)</text:p>
            <text:p text:style-name="common-al">Zaakadres: Kribbestraat 34-H 1079WS Amsterdam</text:p>
            <text:p text:style-name="common-al">Datum ontvangst: 18-06-2026</text:p>
            <text:p text:style-name="common-al">Zaaknummer: Z2026-026755</text:p>
            <text:p text:style-name="common-al">DSO-nummer: 20260618001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8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55</meta:user-defined>
    <meta:user-defined meta:name="DCTERMS.abstract">realiseren van een uitbouw aan de achtergevel van de begane grond met behoud van de bestemming tot wonen (le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ibbestraat 34-H 1079WS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12</meta:user-defined>
    <meta:user-defined meta:name="OVERHEIDop.GmbID/DC.identifier">gmb-2026-396812</meta:user-defined>
    <meta:user-defined meta:name="OVERHEIDop.versieInformatie"/>
  </office:meta>
</office:document-meta>
</file>