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2-24 Events, Het Doetinchems Manifest 2026, 4, 5, 6 sept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22-24 Events voor het organiseren van Het Doetinchems Manifest 2026 op 4, 5 en 6 september 2026. Het Doetinchems Manifest 2026 vindt plaats op de Bleek in Doetinchem op 4 september van 19.00 uur tot 00.00 uur, 5 september van 18.00 uur tot 00.30 uur en zondag 6 september van 18.00 uur tot 23.30 uu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68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42110</meta:user-defined>
    <dc:language>nl</dc:language>
    <meta:user-defined meta:name="OVERHEIDop.locatietype/OVERHEIDop.gebiedsmarkering">Lijn</meta:user-defined>
    <meta:user-defined meta:name="DC.title">22-24 Events, Het Doetinchems Manifest 2026, 4, 5, 6 september 2026, vergunning verleen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09</meta:user-defined>
    <meta:user-defined meta:name="OVERHEIDop.GmbID/DC.identifier">gmb-2026-396809</meta:user-defined>
    <meta:user-defined meta:name="OVERHEIDop.versieInformatie"/>
  </office:meta>
</office:document-meta>
</file>