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ichting Stadsfeest Doetinchem, Stadsfeest 2026, 4, 5, 6 september 2026, vergunning verleend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aan Stichting Stadsfeest Doetinchem voor het organiseren van Stadfeest 2026 op 4, 5 en 6 september 2026. Stadsfeest 2026 vindt plaats in de binnenstad, Mark Tennantplantsoen en het terrein t.o. IJsselkade 30 in Doetinchem op 4 september van 18.00 uur tot 01.00 uur, 5 september van 10.00 uur tot 01.00 uur en zondag 6 september van 10.00 uur tot 22.30 uur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680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0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OVERHEIDop.referentienummer">2038970</meta:user-defined>
    <dc:language>nl</dc:language>
    <meta:user-defined meta:name="OVERHEIDop.locatietype/OVERHEIDop.gebiedsmarkering">Lijn</meta:user-defined>
    <meta:user-defined meta:name="DC.title">Stichting Stadsfeest Doetinchem, Stadsfeest 2026, 4, 5, 6 september 2026, vergunning verleen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06</meta:user-defined>
    <meta:user-defined meta:name="OVERHEIDop.GmbID/DC.identifier">gmb-2026-396806</meta:user-defined>
    <meta:user-defined meta:name="OVERHEIDop.versieInformatie"/>
  </office:meta>
</office:document-meta>
</file>