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R2026-01647, Zomerdijk 3B in Noordeinde, kad. ODB01 AA 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:</text:span>
          </text:p>
            <text:p text:style-name="last-al">- Zomerdijk 3B in Noordeinde, kad. ODB01 AA 441, het college verlengt de termijn om te beslissen over het bouwen van een woning met 6 weken, verzonden op 19 augustus 2026 (zaaknummer R2026-01647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680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R2026-01647</meta:user-defined>
    <meta:user-defined meta:name="DCTERMS.abstract">Betreft: Beschikking verlenging beslistermijn op locatie Zomerdijk 3B in Noordeinde, kad. ODB01 AA 441</meta:user-defined>
    <dc:language>nl</dc:language>
    <meta:user-defined meta:name="OVERHEIDop.locatietype/OVERHEIDop.gebiedsmarkering">Vlak</meta:user-defined>
    <meta:user-defined meta:name="DC.title">Kennisgeving termijnverlenging R2026-01647, Zomerdijk 3B in Noordeinde, kad. ODB01 AA 441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803</meta:user-defined>
    <meta:user-defined meta:name="OVERHEIDop.GmbID/DC.identifier">gmb-2026-396803</meta:user-defined>
    <meta:user-defined meta:name="OVERHEIDop.versieInformatie"/>
  </office:meta>
</office:document-meta>
</file>