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splitsen van de panden op de locatie Spuiweg 77-87 te Dordrecht zaaknummer 9003693357</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splitsen van de panden op de locatie Spuiweg 77-87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24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680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0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0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splitsen van de panden op de locatie Spuiweg 77-87 te Dordrecht zaaknummer 9003693357</meta:user-defined>
    <meta:user-defined meta:name="DCTERMS.W3CDTF/DCTERMS.available">2026-08-21</meta:user-defined>
    <meta:user-defined meta:name="DCTERMS.W3CDTF/OVERHEIDop.jaargang">2026</meta:user-defined>
    <meta:user-defined meta:name="OVERHEIDop.publicationIssue">396802</meta:user-defined>
    <meta:user-defined meta:name="OVERHEIDop.GmbID/DC.identifier">gmb-2026-396802</meta:user-defined>
    <meta:user-defined meta:name="OVERHEIDop.versieInformatie"/>
  </office:meta>
</office:document-meta>
</file>