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realiseren van een dakopbouw  op locatie Overste den Oudenstraat 9, 2871 HL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7-08-2026 heeft de gemeente een aanvraag omgevingsvergunning ontvangen voor het realiseren van een dakopbouw  op locatie Overste den Oudenstraat 9, 2871 HL Schoonhoven. De aanvraag is geregistreerd onder zaaknummer 19311968964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acht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679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68964</meta:user-defined>
    <dc:language>nl</dc:language>
    <meta:user-defined meta:name="OVERHEIDop.locatietype/OVERHEIDop.gebiedsmarkering">Punt</meta:user-defined>
    <meta:user-defined meta:name="DC.title">Kennisgeving ontvangst aanvraag omgevingsvergunning voor het realiseren van een dakopbouw  op locatie Overste den Oudenstraat 9, 2871 HL Schoon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99</meta:user-defined>
    <meta:user-defined meta:name="OVERHEIDop.GmbID/DC.identifier">gmb-2026-396799</meta:user-defined>
    <meta:user-defined meta:name="OVERHEIDop.versieInformatie"/>
  </office:meta>
</office:document-meta>
</file>