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20 augustus t/m 26 augustus 2026 ter hoogte van Lange Beekstraat 30, 3817 A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Lange Beekstraat 30, 3817 AN Amersfoort</text:p>
            <text:p text:style-name="common-al">
            <text:span text:style-name="nadrukvet">Omschrijving:</text:span> 			plaatsen van een container van 20 augustus t/m 26 augustus 2026</text:p>
            <text:p text:style-name="common-al">
            <text:span text:style-name="nadrukvet">Zaaknummer:</text:span> 			CLZ-APV2026-08-17-cdf175da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79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7-cdf175da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20 augustus t/m 26 augustus 2026 ter hoogte van Lange Beekstraat 30, 3817 AN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97</meta:user-defined>
    <meta:user-defined meta:name="OVERHEIDop.GmbID/DC.identifier">gmb-2026-396797</meta:user-defined>
    <meta:user-defined meta:name="OVERHEIDop.versieInformatie"/>
  </office:meta>
</office:document-meta>
</file>