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uysdaelstraat 9-1 1071W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maken van twee constructieve muurdoorbraken in de woning op de eerste verdieping van het gebouw.</text:p>
            <text:p text:style-name="common-al">Besluit: verleend</text:p>
            <text:p text:style-name="common-al">Besluit verzonden op: 19-08-2026</text:p>
            <text:p text:style-name="common-al">Zaakadres: Ruysdaelstraat 9-1 1071WX Amsterdam</text:p>
            <text:p text:style-name="common-al">Zaaknummer: Z2026-024707</text:p>
            <text:p text:style-name="common-al">DSO-nummer: 202606060009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470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79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707</meta:user-defined>
    <meta:user-defined meta:name="DCTERMS.abstract">maken van twee constructieve muurdoorbraken in de woning op de eerst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uysdaelstraat 9-1 1071WX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94</meta:user-defined>
    <meta:user-defined meta:name="OVERHEIDop.GmbID/DC.identifier">gmb-2026-396794</meta:user-defined>
    <meta:user-defined meta:name="OVERHEIDop.versieInformatie"/>
  </office:meta>
</office:document-meta>
</file>