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Heiloo, aanvraag omgevingsvergunning (regulier) geweigerd, Heerenweg 91, 1851KM Heiloo, het kappen van een beeldbepalende boom (zomereik), verzenddatum 19 augustus 2026 (Z2026-0000665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Kappen van houtopstand</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9679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9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9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6655</meta:user-defined>
    <meta:user-defined meta:name="DCTERMS.abstract">Heerenweg 91, 1851KM Heiloo, het kappen van een beeldbepalende boom (zomereik), verzenddatum 19 augustus 2026 (Z2026-00006655)</meta:user-defined>
    <dc:language>nl</dc:language>
    <meta:user-defined meta:name="OVERHEIDop.locatietype/OVERHEIDop.gebiedsmarkering">Vlak</meta:user-defined>
    <meta:user-defined meta:name="DC.title">Gemeente Heiloo, aanvraag omgevingsvergunning (regulier) geweigerd, Heerenweg 91, 1851KM Heiloo, het kappen van een beeldbepalende boom (zomereik), verzenddatum 19 augustus 2026 (Z2026-00006655)</meta:user-defined>
    <meta:user-defined meta:name="DCTERMS.W3CDTF/DCTERMS.available">2026-08-21</meta:user-defined>
    <meta:user-defined meta:name="DCTERMS.W3CDTF/OVERHEIDop.jaargang">2026</meta:user-defined>
    <meta:user-defined meta:name="OVERHEIDop.publicationIssue">396793</meta:user-defined>
    <meta:user-defined meta:name="OVERHEIDop.GmbID/DC.identifier">gmb-2026-396793</meta:user-defined>
    <meta:user-defined meta:name="OVERHEIDop.versieInformatie"/>
  </office:meta>
</office:document-meta>
</file>