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oekhorsterweg 21, 2362AH Warmond, het gebruiken van een bedrijfswoning als recreatiewoning. Kenmerk Z2026-0000250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gebruiken van een bedrijfswoning als recreatiewoning.</text:p>
            <text:p text:style-name="common-al">
            <text:span text:style-name="nadrukcur">Datum ontvangst:</text:span>1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67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5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Boekhorsterweg 21, 2362AH Warmond, het gebruiken van een bedrijfswoning als recreatiewoning. Kenmerk Z2026-00002501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87</meta:user-defined>
    <meta:user-defined meta:name="OVERHEIDop.GmbID/DC.identifier">gmb-2026-396787</meta:user-defined>
    <meta:user-defined meta:name="OVERHEIDop.versieInformatie"/>
  </office:meta>
</office:document-meta>
</file>