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stallingsruimte voor hulpmiddelen op de locatie van Hamelstraat 18  te Heemskerk, verzonden 18 augustus 2026, DSO nummer 2026061200944, zaaknummer ODIJ-Z-26-18300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plaatsen van een stallingsruimte voor hulpmiddelen op de locatie van Hamelstraat 18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67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stallingsruimte voor hulpmiddelen op de locatie van Hamelstraat 18  te Heemskerk, verzonden 18 augustus 2026, DSO nummer 2026061200944, zaaknummer ODIJ-Z-26-183007</meta:user-defined>
    <meta:user-defined meta:name="DCTERMS.W3CDTF/DCTERMS.available">2026-08-21</meta:user-defined>
    <meta:user-defined meta:name="DCTERMS.W3CDTF/OVERHEIDop.jaargang">2026</meta:user-defined>
    <meta:user-defined meta:name="OVERHEIDop.publicationIssue">396783</meta:user-defined>
    <meta:user-defined meta:name="OVERHEIDop.GmbID/DC.identifier">gmb-2026-396783</meta:user-defined>
    <meta:user-defined meta:name="OVERHEIDop.versieInformatie"/>
  </office:meta>
</office:document-meta>
</file>