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boom kappen aan Eemweg 72, 3741 LC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19-08-2026 een aanvraag voor een omgevingsvergunning ontvangen. De vergunning is aangevraagd voor boom kappen aan Eemweg 72, 3741 LC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39677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75188</meta:user-defined>
    <meta:user-defined meta:name="DCTERMS.abstract">boom kapp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boom kappen aan Eemweg 72, 3741 LC Baar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77</meta:user-defined>
    <meta:user-defined meta:name="OVERHEIDop.GmbID/DC.identifier">gmb-2026-396777</meta:user-defined>
    <meta:user-defined meta:name="OVERHEIDop.versieInformatie"/>
  </office:meta>
</office:document-meta>
</file>