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Moezelweg 235 3198LS Europoort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0-07-2026</text:span> een aanvraag voor een omgevingsvergunning, met kenmerk <text:span text:style-name="nadrukvet">Z2026-010032</text:span>/<text:span text:style-name="nadrukvet">2026072001495</text:span>, heeft ontvangen voor de Bouwactiviteit (omgevingsplan), Bouwactiviteit (technisch), Buitenplanse activiteit (BOPA). <text:span text:style-name="nadrukcur">(Grondslag: Omgevingswet, artikel 5.1)</text:span></text:p>
            <text:p text:style-name="common-al">De aanvraag betreft de bouw van een nieuw 150kV hoogspanningsstation (MWW150kV) en bijhorende bestemmingsplanwijziging op de locatie Moezelweg 235 3198LS Europoort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677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7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7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10032</meta:user-defined>
    <meta:user-defined meta:name="DCTERMS.abstract">de bouw van een nieuw 150kV hoogspanningsstation (MWW150kV) en bijhorende bestemmingsplanwijzig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Moezelweg 235 3198LS Europoort Rot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73</meta:user-defined>
    <meta:user-defined meta:name="OVERHEIDop.GmbID/DC.identifier">gmb-2026-396773</meta:user-defined>
    <meta:user-defined meta:name="OVERHEIDop.versieInformatie"/>
  </office:meta>
</office:document-meta>
</file>