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legaliseren van reeds geplaatste banieren met bedrijfsnaam aan de achtergevel van het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7534 </text:p>
            <text:p text:style-name="common-al"> Omschrijving: legaliseren van reeds geplaatste banieren met bedrijfsnaam aan de achtergevel van het pand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Willemstraat 1K 5611HA Eindhoven</text:p>
              </text:list-item>
            </text:list>
            <text:p text:style-name="common-al"> Soort aanvraag: Bouwactiviteit (bouwtechnisch deel) </text:p>
            <text:p text:style-name="common-al"> Besluit: Niet vergunningsplichtig </text:p>
            <text:p text:style-name="common-al"> Verzenddatum: 19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7534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676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6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6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534</meta:user-defined>
    <meta:user-defined meta:name="DCTERMS.abstract">legaliseren van reeds geplaatste banieren met bedrijfsnaam aan de achtergevel van het pan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legaliseren van reeds geplaatste banieren met bedrijfsnaam aan de achtergevel van het pan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69</meta:user-defined>
    <meta:user-defined meta:name="OVERHEIDop.GmbID/DC.identifier">gmb-2026-396769</meta:user-defined>
    <meta:user-defined meta:name="OVERHEIDop.versieInformatie"/>
  </office:meta>
</office:document-meta>
</file>