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nauweg 11A 1043A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twee bedrijfsverzamelgebouwen met 34 en 12 bedrijfsunits (Blok C en D)</text:p>
            <text:p text:style-name="common-al">Zaakadres: Donauweg 11A 1043AJ Amsterdam</text:p>
            <text:p text:style-name="common-al">Datum ontvangst: 08-07-2026</text:p>
            <text:p text:style-name="common-al">Zaaknummer: Z2026-030199</text:p>
            <text:p text:style-name="common-al">DSO-nummer: 20260708014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0199</meta:user-defined>
    <meta:user-defined meta:name="DCTERMS.abstract">het realiseren van twee bedrijfsverzamelgebouwen met 34 en 12 bedrijfsunits (Blok C en D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onauweg 11A 1043AJ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59</meta:user-defined>
    <meta:user-defined meta:name="OVERHEIDop.GmbID/DC.identifier">gmb-2026-396759</meta:user-defined>
    <meta:user-defined meta:name="OVERHEIDop.versieInformatie"/>
  </office:meta>
</office:document-meta>
</file>