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nauweg 11A 1043A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twee bedrijfsverzamelgebouwen met 17 en 36 bedrijfsunits (Blok A en B)</text:p>
            <text:p text:style-name="common-al">Zaakadres: Donauweg 11A 1043AJ Amsterdam</text:p>
            <text:p text:style-name="common-al">Datum ontvangst: 08-07-2026</text:p>
            <text:p text:style-name="common-al">Zaaknummer: Z2026-030197</text:p>
            <text:p text:style-name="common-al">DSO-nummer: 202607080139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7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0197</meta:user-defined>
    <meta:user-defined meta:name="DCTERMS.abstract">het realiseren van twee bedrijfsverzamelgebouwen met 17 en 36 bedrijfsunits (Blok A en B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onauweg 11A 1043AJ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58</meta:user-defined>
    <meta:user-defined meta:name="OVERHEIDop.GmbID/DC.identifier">gmb-2026-396758</meta:user-defined>
    <meta:user-defined meta:name="OVERHEIDop.versieInformatie"/>
  </office:meta>
</office:document-meta>
</file>