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de bestaande ramen en plaatsen zonnepanelen aan de Harlingerstraatweg 69, 8913 AK Leeuwarden (OV-2025-03111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vervangen van de bestaande ramen en plaatsen zonnepanelen aan de Harlingerstraatweg 69, 8913 AK Leeuwarden. Bij ons geregistreerd onder kenmerk: OV-2025-031116. De verzenddatum van de omgevingsvergunning is 19-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67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5-031116</meta:user-defined>
    <dc:language>nl</dc:language>
    <meta:user-defined meta:name="OVERHEIDop.locatietype/OVERHEIDop.gebiedsmarkering">Punt</meta:user-defined>
    <meta:user-defined meta:name="DC.title">Verleende omgevingsvergunning voor het vervangen van de bestaande ramen en plaatsen zonnepanelen aan de Harlingerstraatweg 69, 8913 AK Leeuwarden (OV-2025-031116)</meta:user-defined>
    <meta:user-defined meta:name="DCTERMS.W3CDTF/DCTERMS.available">2026-08-21</meta:user-defined>
    <meta:user-defined meta:name="DCTERMS.W3CDTF/OVERHEIDop.jaargang">2026</meta:user-defined>
    <meta:user-defined meta:name="OVERHEIDop.publicationIssue">396751</meta:user-defined>
    <meta:user-defined meta:name="OVERHEIDop.GmbID/DC.identifier">gmb-2026-396751</meta:user-defined>
    <meta:user-defined meta:name="OVERHEIDop.versieInformatie"/>
  </office:meta>
</office:document-meta>
</file>