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verbouwen en uitbreiden van de woning en plaatsen container 5-10 t/m 31-10, Nassaulaan 32, 1815 GL Alkmaar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Nassaulaan 32, 1815 GL Alkmaar<text:span text:style-name="nadrukvet">; </text:span>het verbouwen en uitbreiden van de woning en plaatsen container 5-10 t/m 31-10</text:p>
            <text:p text:style-name="common-al">
            
          </text:p>
            <text:p text:style-name="common-al">Datum ontvangst: 19-08-2026</text:p>
            <text:p text:style-name="common-al">Zaaknummer: 00001402056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96745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4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745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00001402056</meta:user-defined>
    <dc:language>nl</dc:language>
    <meta:user-defined meta:name="OVERHEIDop.locatietype/OVERHEIDop.gebiedsmarkering">Punt</meta:user-defined>
    <meta:user-defined meta:name="DC.title">Omgevingsvergunning aangevraagd: het verbouwen en uitbreiden van de woning en plaatsen container 5-10 t/m 31-10, Nassaulaan 32, 1815 GL Alkmaar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745</meta:user-defined>
    <meta:user-defined meta:name="OVERHEIDop.GmbID/DC.identifier">gmb-2026-396745</meta:user-defined>
    <meta:user-defined meta:name="OVERHEIDop.versieInformatie"/>
  </office:meta>
</office:document-meta>
</file>