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geweigerd: Schiedamseweg 121, 3134 BG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weiger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geweigerd: </text:p>
            <text:p text:style-name="common-al">
            
          </text:p>
            <text:p text:style-name="common-al">
            
          </text:p>
            <text:p text:style-name="common-al">Voor									: het realiseren van een uitweg bij een woning</text:p>
            <text:p text:style-name="common-al">Met de adressering			: Schiedamseweg 121, 3134 BG Vlaardingen</text:p>
            <text:p text:style-name="common-al">Kenmerk							: 1088264 / 2026061101754</text:p>
            <text:p text:style-name="common-al">Type aanvraag				: Reguliere voorbereidingsprocedure</text:p>
            <text:p text:style-name="common-al">Datum ontvangst				: 11-06-2026</text:p>
            <text:p text:style-name="common-al">Datum beschikking			: 19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67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8264</meta:user-defined>
    <dc:language>nl</dc:language>
    <meta:user-defined meta:name="OVERHEIDop.locatietype/OVERHEIDop.gebiedsmarkering">Punt</meta:user-defined>
    <meta:user-defined meta:name="DC.title">Vergunning geweigerd: Schiedamseweg 121, 3134 BG Vlaardin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6</meta:user-defined>
    <meta:user-defined meta:name="OVERHEIDop.GmbID/DC.identifier">gmb-2026-396736</meta:user-defined>
    <meta:user-defined meta:name="OVERHEIDop.versieInformatie"/>
  </office:meta>
</office:document-meta>
</file>