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7071, het legaliseren van de gewijzigde gevel en het aanvragen van een extra huisnummer Aadijk 3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8-08-2026 17:00 hebben wij een aanvraag Omgevingsvergunning enkelvoudig (regulier) ontvangen. De aanvraag heeft betrekking op de onderde(e)l(en):</text:p>
            <text:p text:style-name="common-al"/>
            <text:p text:style-name="common-al">Omgevingsplanactiviteit bouw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9673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3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3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277071</meta:user-defined>
    <meta:user-defined meta:name="DCTERMS.abstract">het legaliseren van de gewijzigde gevel en het aanvragen van een extra huisnummer Aadijk 3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6/277071, het legaliseren van de gewijzigde gevel en het aanvragen van een extra huisnummer Aadijk 31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34</meta:user-defined>
    <meta:user-defined meta:name="OVERHEIDop.GmbID/DC.identifier">gmb-2026-396734</meta:user-defined>
    <meta:user-defined meta:name="OVERHEIDop.versieInformatie"/>
  </office:meta>
</office:document-meta>
</file>